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54.7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52.5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70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88</text:p>
          </table:table-cell>
          <table:table-cell table:number-columns-repeated="4" table:style-name="ce2"/>
          <table:table-cell office:value-type="string" table:style-name="ce4">
            <text:p>26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18" table:style-name="ce6">
            <text:p>118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01" table:style-name="ce6">
            <text:p>101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1:0000000:1030</text:p>
          </table:table-cell>
          <table:covered-table-cell/>
          <table:table-cell office:value-type="float" office:value="10216.84" table:style-name="ce6">
            <text:p>10216,8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1:0010224:58</text:p>
          </table:table-cell>
          <table:covered-table-cell/>
          <table:table-cell office:value-type="float" office:value="272074.59999999998" table:style-name="ce6">
            <text:p>272074,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1:0390101:273</text:p>
          </table:table-cell>
          <table:covered-table-cell/>
          <table:table-cell office:value-type="float" office:value="79070.820000000007" table:style-name="ce6">
            <text:p>79070,8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2:0440101:135</text:p>
          </table:table-cell>
          <table:covered-table-cell/>
          <table:table-cell office:value-type="float" office:value="155194.82999999999" table:style-name="ce6">
            <text:p>155194,83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2:0440101:468</text:p>
          </table:table-cell>
          <table:covered-table-cell/>
          <table:table-cell office:value-type="float" office:value="26192.07" table:style-name="ce6">
            <text:p>26192,07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2:0630101:145</text:p>
          </table:table-cell>
          <table:covered-table-cell/>
          <table:table-cell office:value-type="float" office:value="204522.23999999999" table:style-name="ce6">
            <text:p>204522,2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6:0520101:30</text:p>
          </table:table-cell>
          <table:covered-table-cell/>
          <table:table-cell office:value-type="float" office:value="292186.57" table:style-name="ce6">
            <text:p>292186,57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7:0050131:360</text:p>
          </table:table-cell>
          <table:covered-table-cell/>
          <table:table-cell office:value-type="float" office:value="56693.120000000003" table:style-name="ce6">
            <text:p>56693,1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7:0050131:361</text:p>
          </table:table-cell>
          <table:covered-table-cell/>
          <table:table-cell office:value-type="float" office:value="40770" table:style-name="ce6">
            <text:p>4077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8:0050214:258</text:p>
          </table:table-cell>
          <table:covered-table-cell/>
          <table:table-cell office:value-type="float" office:value="40103.94" table:style-name="ce6">
            <text:p>40103,9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08:0230101:394</text:p>
          </table:table-cell>
          <table:covered-table-cell/>
          <table:table-cell office:value-type="float" office:value="143234.01" table:style-name="ce6">
            <text:p>143234,01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09:0130101:113</text:p>
          </table:table-cell>
          <table:covered-table-cell/>
          <table:table-cell office:value-type="float" office:value="518616" table:style-name="ce6">
            <text:p>51861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09:0130101:118</text:p>
          </table:table-cell>
          <table:covered-table-cell/>
          <table:table-cell office:value-type="float" office:value="125722.24000000001" table:style-name="ce6">
            <text:p>125722,2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09:0130101:131</text:p>
          </table:table-cell>
          <table:covered-table-cell/>
          <table:table-cell office:value-type="float" office:value="501879.98" table:style-name="ce6">
            <text:p>501879,9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10:0010201:9113</text:p>
          </table:table-cell>
          <table:covered-table-cell/>
          <table:table-cell office:value-type="float" office:value="227696.09" table:style-name="ce6">
            <text:p>227696,0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10:0012401:1239</text:p>
          </table:table-cell>
          <table:covered-table-cell/>
          <table:table-cell office:value-type="float" office:value="98927.4" table:style-name="ce6">
            <text:p>98927,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10:0012401:1240</text:p>
          </table:table-cell>
          <table:covered-table-cell/>
          <table:table-cell office:value-type="float" office:value="82580.67" table:style-name="ce6">
            <text:p>82580,67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10:0021201:1312</text:p>
          </table:table-cell>
          <table:covered-table-cell/>
          <table:table-cell office:value-type="float" office:value="157600.07999999999" table:style-name="ce6">
            <text:p>157600,0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10:0022001:20</text:p>
          </table:table-cell>
          <table:covered-table-cell/>
          <table:table-cell office:value-type="float" office:value="287238.24" table:style-name="ce6">
            <text:p>287238,2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10:0040101:10456</text:p>
          </table:table-cell>
          <table:covered-table-cell/>
          <table:table-cell office:value-type="float" office:value="1058555.55" table:style-name="ce6">
            <text:p>1058555,5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10:0040101:12011</text:p>
          </table:table-cell>
          <table:covered-table-cell/>
          <table:table-cell office:value-type="float" office:value="15435.84" table:style-name="ce6">
            <text:p>15435,8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10:0040801:1197</text:p>
          </table:table-cell>
          <table:covered-table-cell/>
          <table:table-cell office:value-type="float" office:value="89878.29" table:style-name="ce6">
            <text:p>89878,2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0:0040801:314</text:p>
          </table:table-cell>
          <table:covered-table-cell/>
          <table:table-cell office:value-type="float" office:value="105160.95" table:style-name="ce6">
            <text:p>105160,9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0:0070101:4321</text:p>
          </table:table-cell>
          <table:covered-table-cell/>
          <table:table-cell office:value-type="float" office:value="189896" table:style-name="ce6">
            <text:p>18989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0:0070101:4360</text:p>
          </table:table-cell>
          <table:covered-table-cell/>
          <table:table-cell office:value-type="float" office:value="239790" table:style-name="ce6">
            <text:p>23979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0:0070101:5052</text:p>
          </table:table-cell>
          <table:covered-table-cell/>
          <table:table-cell office:value-type="float" office:value="341733.52" table:style-name="ce6">
            <text:p>341733,5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0:0860301:29</text:p>
          </table:table-cell>
          <table:covered-table-cell/>
          <table:table-cell office:value-type="float" office:value="327988.84000000003" table:style-name="ce6">
            <text:p>327988,8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0:0940101:2983</text:p>
          </table:table-cell>
          <table:covered-table-cell/>
          <table:table-cell office:value-type="float" office:value="339919.06" table:style-name="ce6">
            <text:p>339919,0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0:1650101:2383</text:p>
          </table:table-cell>
          <table:covered-table-cell/>
          <table:table-cell office:value-type="float" office:value="473952.72" table:style-name="ce6">
            <text:p>473952,7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0:1650101:2384</text:p>
          </table:table-cell>
          <table:covered-table-cell/>
          <table:table-cell office:value-type="float" office:value="385484.76" table:style-name="ce6">
            <text:p>385484,7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0:1650101:2385</text:p>
          </table:table-cell>
          <table:covered-table-cell/>
          <table:table-cell office:value-type="float" office:value="301640" table:style-name="ce6">
            <text:p>30164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0:2160101:2076</text:p>
          </table:table-cell>
          <table:covered-table-cell/>
          <table:table-cell office:value-type="float" office:value="424623.28" table:style-name="ce6">
            <text:p>424623,2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0:2500101:1068</text:p>
          </table:table-cell>
          <table:covered-table-cell/>
          <table:table-cell office:value-type="float" office:value="169051.95" table:style-name="ce6">
            <text:p>169051,9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0:2740101:658</text:p>
          </table:table-cell>
          <table:covered-table-cell/>
          <table:table-cell office:value-type="float" office:value="941625" table:style-name="ce6">
            <text:p>94162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2:0000000:125</text:p>
          </table:table-cell>
          <table:covered-table-cell/>
          <table:table-cell office:value-type="float" office:value="2115.1799999999998" table:style-name="ce6">
            <text:p>2115,1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2:0000000:126</text:p>
          </table:table-cell>
          <table:covered-table-cell/>
          <table:table-cell office:value-type="float" office:value="35022.29" table:style-name="ce6">
            <text:p>35022,2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2:0000000:39</text:p>
          </table:table-cell>
          <table:covered-table-cell/>
          <table:table-cell office:value-type="float" office:value="76902.559999999998" table:style-name="ce6">
            <text:p>76902,5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2:0000000:597</text:p>
          </table:table-cell>
          <table:covered-table-cell/>
          <table:table-cell office:value-type="float" office:value="21665" table:style-name="ce6">
            <text:p>2166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2:0000000:621</text:p>
          </table:table-cell>
          <table:covered-table-cell/>
          <table:table-cell office:value-type="float" office:value="889.68" table:style-name="ce6">
            <text:p>889,6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2:0000000:622</text:p>
          </table:table-cell>
          <table:covered-table-cell/>
          <table:table-cell office:value-type="float" office:value="26.68" table:style-name="ce6">
            <text:p>26,6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12:0070101:293</text:p>
          </table:table-cell>
          <table:covered-table-cell/>
          <table:table-cell office:value-type="float" office:value="1334" table:style-name="ce6">
            <text:p>133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12:0810101:265</text:p>
          </table:table-cell>
          <table:covered-table-cell/>
          <table:table-cell office:value-type="float" office:value="55308.3" table:style-name="ce6">
            <text:p>55308,3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12:0810101:277</text:p>
          </table:table-cell>
          <table:covered-table-cell/>
          <table:table-cell office:value-type="float" office:value="10272.5" table:style-name="ce6">
            <text:p>10272,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12:0810101:278</text:p>
          </table:table-cell>
          <table:covered-table-cell/>
          <table:table-cell office:value-type="float" office:value="35" table:style-name="ce6">
            <text:p>3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15:0000000:1684</text:p>
          </table:table-cell>
          <table:covered-table-cell/>
          <table:table-cell office:value-type="float" office:value="504900" table:style-name="ce6">
            <text:p>5049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15:0000000:233</text:p>
          </table:table-cell>
          <table:covered-table-cell/>
          <table:table-cell office:value-type="float" office:value="22280222.940000001" table:style-name="ce6">
            <text:p>22280222,9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15:0010301:265</text:p>
          </table:table-cell>
          <table:covered-table-cell/>
          <table:table-cell office:value-type="float" office:value="294250" table:style-name="ce6">
            <text:p>29425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15:0330101:233</text:p>
          </table:table-cell>
          <table:covered-table-cell/>
          <table:table-cell office:value-type="float" office:value="258570" table:style-name="ce6">
            <text:p>25857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15:0580101:123</text:p>
          </table:table-cell>
          <table:covered-table-cell/>
          <table:table-cell office:value-type="float" office:value="291400" table:style-name="ce6">
            <text:p>2914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15:0580101:124</text:p>
          </table:table-cell>
          <table:covered-table-cell/>
          <table:table-cell office:value-type="float" office:value="294350" table:style-name="ce6">
            <text:p>29435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15:0580101:125</text:p>
          </table:table-cell>
          <table:covered-table-cell/>
          <table:table-cell office:value-type="float" office:value="291400" table:style-name="ce6">
            <text:p>2914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15:0580101:126</text:p>
          </table:table-cell>
          <table:covered-table-cell/>
          <table:table-cell office:value-type="float" office:value="294350" table:style-name="ce6">
            <text:p>29435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15:0580101:127</text:p>
          </table:table-cell>
          <table:covered-table-cell/>
          <table:table-cell office:value-type="float" office:value="294350" table:style-name="ce6">
            <text:p>29435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15:1050101:252</text:p>
          </table:table-cell>
          <table:covered-table-cell/>
          <table:table-cell office:value-type="float" office:value="264107.5" table:style-name="ce6">
            <text:p>264107,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15:1050101:253</text:p>
          </table:table-cell>
          <table:covered-table-cell/>
          <table:table-cell office:value-type="float" office:value="290300" table:style-name="ce6">
            <text:p>2903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15:1050101:254</text:p>
          </table:table-cell>
          <table:covered-table-cell/>
          <table:table-cell office:value-type="float" office:value="290300" table:style-name="ce6">
            <text:p>2903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16:0080101:608</text:p>
          </table:table-cell>
          <table:covered-table-cell/>
          <table:table-cell office:value-type="float" office:value="190095" table:style-name="ce6">
            <text:p>19009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16:0230103:3</text:p>
          </table:table-cell>
          <table:covered-table-cell/>
          <table:table-cell office:value-type="float" office:value="207151.56" table:style-name="ce6">
            <text:p>207151,5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18:0000000:147</text:p>
          </table:table-cell>
          <table:covered-table-cell/>
          <table:table-cell office:value-type="float" office:value="13771.44" table:style-name="ce6">
            <text:p>13771,4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18:0000000:50</text:p>
          </table:table-cell>
          <table:covered-table-cell/>
          <table:table-cell office:value-type="float" office:value="553.04999999999995" table:style-name="ce6">
            <text:p>553,0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18:0060301:164</text:p>
          </table:table-cell>
          <table:covered-table-cell/>
          <table:table-cell office:value-type="float" office:value="1422525.4" table:style-name="ce6">
            <text:p>1422525,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1">
            <text:p>57:18:0170101:211</text:p>
          </table:table-cell>
          <table:covered-table-cell/>
          <table:table-cell office:value-type="float" office:value="730.5" table:style-name="ce6">
            <text:p>730,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1">
            <text:p>57:18:0170401:162</text:p>
          </table:table-cell>
          <table:covered-table-cell/>
          <table:table-cell office:value-type="float" office:value="2356.46" table:style-name="ce6">
            <text:p>2356,4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1">
            <text:p>57:19:0250101:334</text:p>
          </table:table-cell>
          <table:covered-table-cell/>
          <table:table-cell office:value-type="float" office:value="124100" table:style-name="ce6">
            <text:p>1241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1">
            <text:p>57:19:0520101:158</text:p>
          </table:table-cell>
          <table:covered-table-cell/>
          <table:table-cell office:value-type="float" office:value="161559" table:style-name="ce6">
            <text:p>16155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1">
            <text:p>57:19:1170101:469</text:p>
          </table:table-cell>
          <table:covered-table-cell/>
          <table:table-cell office:value-type="float" office:value="160062" table:style-name="ce6">
            <text:p>16006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1">
            <text:p>57:20:0830101:43</text:p>
          </table:table-cell>
          <table:covered-table-cell/>
          <table:table-cell office:value-type="float" office:value="130035.89" table:style-name="ce6">
            <text:p>130035,8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1">
            <text:p>57:21:0000000:431</text:p>
          </table:table-cell>
          <table:covered-table-cell/>
          <table:table-cell office:value-type="float" office:value="1767232.68" table:style-name="ce6">
            <text:p>1767232,6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1">
            <text:p>57:21:0000000:660</text:p>
          </table:table-cell>
          <table:covered-table-cell/>
          <table:table-cell office:value-type="float" office:value="406400" table:style-name="ce6">
            <text:p>4064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1">
            <text:p>57:21:0000000:686</text:p>
          </table:table-cell>
          <table:covered-table-cell/>
          <table:table-cell office:value-type="float" office:value="3705737.52" table:style-name="ce6">
            <text:p>3705737,5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1">
            <text:p>57:21:0210101:302</text:p>
          </table:table-cell>
          <table:covered-table-cell/>
          <table:table-cell office:value-type="float" office:value="2455747.56" table:style-name="ce6">
            <text:p>2455747,5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1">
            <text:p>57:21:0210101:305</text:p>
          </table:table-cell>
          <table:covered-table-cell/>
          <table:table-cell office:value-type="float" office:value="1826175.96" table:style-name="ce6">
            <text:p>1826175,9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1">
            <text:p>57:21:0210101:307</text:p>
          </table:table-cell>
          <table:covered-table-cell/>
          <table:table-cell office:value-type="float" office:value="6831743.2800000003" table:style-name="ce6">
            <text:p>6831743,2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1">
            <text:p>57:21:0210101:665</text:p>
          </table:table-cell>
          <table:covered-table-cell/>
          <table:table-cell office:value-type="float" office:value="570600" table:style-name="ce6">
            <text:p>5706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1">
            <text:p>57:21:0210101:674</text:p>
          </table:table-cell>
          <table:covered-table-cell/>
          <table:table-cell office:value-type="float" office:value="497930" table:style-name="ce6">
            <text:p>49793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1">
            <text:p>57:21:0210101:692</text:p>
          </table:table-cell>
          <table:covered-table-cell/>
          <table:table-cell office:value-type="float" office:value="1374480" table:style-name="ce6">
            <text:p>137448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1">
            <text:p>57:21:0210101:694</text:p>
          </table:table-cell>
          <table:covered-table-cell/>
          <table:table-cell office:value-type="float" office:value="489200" table:style-name="ce6">
            <text:p>48920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1">
            <text:p>57:21:0210101:697</text:p>
          </table:table-cell>
          <table:covered-table-cell/>
          <table:table-cell office:value-type="float" office:value="520380" table:style-name="ce6">
            <text:p>52038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1">
            <text:p>57:21:0210101:698</text:p>
          </table:table-cell>
          <table:covered-table-cell/>
          <table:table-cell office:value-type="float" office:value="3685588.44" table:style-name="ce6">
            <text:p>3685588,4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1">
            <text:p>57:21:0210101:850</text:p>
          </table:table-cell>
          <table:covered-table-cell/>
          <table:table-cell office:value-type="float" office:value="675250" table:style-name="ce6">
            <text:p>675250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1">
            <text:p>57:25:0010117:16</text:p>
          </table:table-cell>
          <table:covered-table-cell/>
          <table:table-cell office:value-type="float" office:value="460993.25" table:style-name="ce6">
            <text:p>460993,2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2" table:number-rows-spanned="1" table:style-name="ce21">
            <text:p>57:25:0010117:24</text:p>
          </table:table-cell>
          <table:covered-table-cell/>
          <table:table-cell office:value-type="float" office:value="858543.12" table:style-name="ce6">
            <text:p>858543,1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2" table:number-rows-spanned="1" table:style-name="ce21">
            <text:p>57:25:0010221:103</text:p>
          </table:table-cell>
          <table:covered-table-cell/>
          <table:table-cell office:value-type="float" office:value="4460083.37" table:style-name="ce6">
            <text:p>4460083,37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2" table:number-rows-spanned="1" table:style-name="ce21">
            <text:p>57:25:0010221:221</text:p>
          </table:table-cell>
          <table:covered-table-cell/>
          <table:table-cell office:value-type="float" office:value="2401079.14" table:style-name="ce6">
            <text:p>2401079,1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2" table:number-rows-spanned="1" table:style-name="ce21">
            <text:p>57:25:0010602:886</text:p>
          </table:table-cell>
          <table:covered-table-cell/>
          <table:table-cell office:value-type="float" office:value="75746.100000000006" table:style-name="ce6">
            <text:p>75746,1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2" table:number-rows-spanned="1" table:style-name="ce21">
            <text:p>57:25:0010727:2078</text:p>
          </table:table-cell>
          <table:covered-table-cell/>
          <table:table-cell office:value-type="float" office:value="57669.599999999999" table:style-name="ce6">
            <text:p>57669,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2" table:number-rows-spanned="1" table:style-name="ce21">
            <text:p>57:25:0021315:131</text:p>
          </table:table-cell>
          <table:covered-table-cell/>
          <table:table-cell office:value-type="float" office:value="192641.79" table:style-name="ce6">
            <text:p>192641,7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2" table:number-rows-spanned="1" table:style-name="ce21">
            <text:p>57:25:0021325:253</text:p>
          </table:table-cell>
          <table:covered-table-cell/>
          <table:table-cell office:value-type="float" office:value="98621.34" table:style-name="ce6">
            <text:p>98621,3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2" table:number-rows-spanned="1" table:style-name="ce21">
            <text:p>57:25:0021529:129</text:p>
          </table:table-cell>
          <table:covered-table-cell/>
          <table:table-cell office:value-type="float" office:value="333392" table:style-name="ce6">
            <text:p>33339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number-columns-spanned="2" table:number-rows-spanned="1" table:style-name="ce21">
            <text:p>57:25:0021529:130</text:p>
          </table:table-cell>
          <table:covered-table-cell/>
          <table:table-cell office:value-type="float" office:value="393219.75" table:style-name="ce6">
            <text:p>393219,7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number-columns-spanned="2" table:number-rows-spanned="1" table:style-name="ce21">
            <text:p>57:25:0021529:21</text:p>
          </table:table-cell>
          <table:covered-table-cell/>
          <table:table-cell office:value-type="float" office:value="580668.75" table:style-name="ce6">
            <text:p>580668,7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number-columns-spanned="2" table:number-rows-spanned="1" table:style-name="ce21">
            <text:p>57:25:0021529:247</text:p>
          </table:table-cell>
          <table:covered-table-cell/>
          <table:table-cell office:value-type="float" office:value="305563.59000000003" table:style-name="ce6">
            <text:p>305563,59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number-columns-spanned="2" table:number-rows-spanned="1" table:style-name="ce21">
            <text:p>57:25:0021529:248</text:p>
          </table:table-cell>
          <table:covered-table-cell/>
          <table:table-cell office:value-type="float" office:value="373763.04" table:style-name="ce6">
            <text:p>373763,0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number-columns-spanned="2" table:number-rows-spanned="1" table:style-name="ce21">
            <text:p>57:25:0021529:28</text:p>
          </table:table-cell>
          <table:covered-table-cell/>
          <table:table-cell office:value-type="float" office:value="624261.78" table:style-name="ce6">
            <text:p>624261,7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number-columns-spanned="2" table:number-rows-spanned="1" table:style-name="ce21">
            <text:p>57:25:0021529:29</text:p>
          </table:table-cell>
          <table:covered-table-cell/>
          <table:table-cell office:value-type="float" office:value="619031.66" table:style-name="ce6">
            <text:p>619031,6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number-columns-spanned="2" table:number-rows-spanned="1" table:style-name="ce21">
            <text:p>57:25:0021529:30</text:p>
          </table:table-cell>
          <table:covered-table-cell/>
          <table:table-cell office:value-type="float" office:value="631210.4" table:style-name="ce6">
            <text:p>631210,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number-columns-spanned="2" table:number-rows-spanned="1" table:style-name="ce21">
            <text:p>57:25:0021529:32</text:p>
          </table:table-cell>
          <table:covered-table-cell/>
          <table:table-cell office:value-type="float" office:value="620793.91" table:style-name="ce6">
            <text:p>620793,91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number-columns-spanned="2" table:number-rows-spanned="1" table:style-name="ce21">
            <text:p>57:25:0021529:33</text:p>
          </table:table-cell>
          <table:covered-table-cell/>
          <table:table-cell office:value-type="float" office:value="621875.81000000006" table:style-name="ce6">
            <text:p>621875,81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7">
            <text:p>99</text:p>
          </table:table-cell>
          <table:table-cell office:value-type="string" table:number-columns-spanned="2" table:number-rows-spanned="1" table:style-name="ce21">
            <text:p>57:25:0021529:34</text:p>
          </table:table-cell>
          <table:covered-table-cell/>
          <table:table-cell office:value-type="float" office:value="621662.86" table:style-name="ce6">
            <text:p>621662,8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7">
            <text:p>100</text:p>
          </table:table-cell>
          <table:table-cell office:value-type="string" table:number-columns-spanned="2" table:number-rows-spanned="1" table:style-name="ce21">
            <text:p>57:25:0021529:36</text:p>
          </table:table-cell>
          <table:covered-table-cell/>
          <table:table-cell office:value-type="float" office:value="621309.92000000004" table:style-name="ce6">
            <text:p>621309,9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7">
            <text:p>101</text:p>
          </table:table-cell>
          <table:table-cell office:value-type="string" table:number-columns-spanned="2" table:number-rows-spanned="1" table:style-name="ce21">
            <text:p>57:25:0021529:39</text:p>
          </table:table-cell>
          <table:covered-table-cell/>
          <table:table-cell office:value-type="float" office:value="622949.76" table:style-name="ce6">
            <text:p>622949,76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number-columns-spanned="2" table:number-rows-spanned="1" table:style-name="ce21">
            <text:p>57:25:0021529:40</text:p>
          </table:table-cell>
          <table:covered-table-cell/>
          <table:table-cell office:value-type="float" office:value="601723.07999999996" table:style-name="ce6">
            <text:p>601723,0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7">
            <text:p>103</text:p>
          </table:table-cell>
          <table:table-cell office:value-type="string" table:number-columns-spanned="2" table:number-rows-spanned="1" table:style-name="ce21">
            <text:p>57:25:0021529:41</text:p>
          </table:table-cell>
          <table:covered-table-cell/>
          <table:table-cell office:value-type="float" office:value="611107.42000000004" table:style-name="ce6">
            <text:p>611107,4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7">
            <text:p>104</text:p>
          </table:table-cell>
          <table:table-cell office:value-type="string" table:number-columns-spanned="2" table:number-rows-spanned="1" table:style-name="ce21">
            <text:p>57:25:0021529:47</text:p>
          </table:table-cell>
          <table:covered-table-cell/>
          <table:table-cell office:value-type="float" office:value="619642.98" table:style-name="ce6">
            <text:p>619642,9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7">
            <text:p>105</text:p>
          </table:table-cell>
          <table:table-cell office:value-type="string" table:number-columns-spanned="2" table:number-rows-spanned="1" table:style-name="ce21">
            <text:p>57:25:0021529:52</text:p>
          </table:table-cell>
          <table:covered-table-cell/>
          <table:table-cell office:value-type="float" office:value="420230.48" table:style-name="ce6">
            <text:p>420230,4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7">
            <text:p>106</text:p>
          </table:table-cell>
          <table:table-cell office:value-type="string" table:number-columns-spanned="2" table:number-rows-spanned="1" table:style-name="ce21">
            <text:p>57:25:0021529:53</text:p>
          </table:table-cell>
          <table:covered-table-cell/>
          <table:table-cell office:value-type="float" office:value="232943.28" table:style-name="ce6">
            <text:p>232943,2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7">
            <text:p>107</text:p>
          </table:table-cell>
          <table:table-cell office:value-type="string" table:number-columns-spanned="2" table:number-rows-spanned="1" table:style-name="ce21">
            <text:p>57:25:0021529:55</text:p>
          </table:table-cell>
          <table:covered-table-cell/>
          <table:table-cell office:value-type="float" office:value="321746.08" table:style-name="ce6">
            <text:p>321746,0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string" table:number-columns-spanned="2" table:number-rows-spanned="1" table:style-name="ce21">
            <text:p>57:25:0021529:56</text:p>
          </table:table-cell>
          <table:covered-table-cell/>
          <table:table-cell office:value-type="float" office:value="331355.05" table:style-name="ce6">
            <text:p>331355,0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7">
            <text:p>109</text:p>
          </table:table-cell>
          <table:table-cell office:value-type="string" table:number-columns-spanned="2" table:number-rows-spanned="1" table:style-name="ce21">
            <text:p>57:25:0021535:11</text:p>
          </table:table-cell>
          <table:covered-table-cell/>
          <table:table-cell office:value-type="float" office:value="183658.64" table:style-name="ce6">
            <text:p>183658,64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number-columns-spanned="2" table:number-rows-spanned="1" table:style-name="ce21">
            <text:p>57:25:0021535:145</text:p>
          </table:table-cell>
          <table:covered-table-cell/>
          <table:table-cell office:value-type="float" office:value="229163.23" table:style-name="ce6">
            <text:p>229163,23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number-columns-spanned="2" table:number-rows-spanned="1" table:style-name="ce21">
            <text:p>57:25:0021535:317</text:p>
          </table:table-cell>
          <table:covered-table-cell/>
          <table:table-cell office:value-type="float" office:value="224218.72" table:style-name="ce6">
            <text:p>224218,7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string" table:number-columns-spanned="2" table:number-rows-spanned="1" table:style-name="ce21">
            <text:p>57:25:0021535:561</text:p>
          </table:table-cell>
          <table:covered-table-cell/>
          <table:table-cell office:value-type="float" office:value="251441.52" table:style-name="ce6">
            <text:p>251441,5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7">
            <text:p>113</text:p>
          </table:table-cell>
          <table:table-cell office:value-type="string" table:number-columns-spanned="2" table:number-rows-spanned="1" table:style-name="ce21">
            <text:p>57:25:0021535:763</text:p>
          </table:table-cell>
          <table:covered-table-cell/>
          <table:table-cell office:value-type="float" office:value="185166.1" table:style-name="ce6">
            <text:p>185166,1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number-columns-spanned="2" table:number-rows-spanned="1" table:style-name="ce21">
            <text:p>57:25:0040237:1640</text:p>
          </table:table-cell>
          <table:covered-table-cell/>
          <table:table-cell office:value-type="float" office:value="47967.25" table:style-name="ce6">
            <text:p>47967,25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number-columns-spanned="2" table:number-rows-spanned="1" table:style-name="ce21">
            <text:p>57:26:0010322:68</text:p>
          </table:table-cell>
          <table:covered-table-cell/>
          <table:table-cell office:value-type="float" office:value="150001.20000000001" table:style-name="ce6">
            <text:p>150001,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7">
            <text:p>116</text:p>
          </table:table-cell>
          <table:table-cell office:value-type="string" table:number-columns-spanned="2" table:number-rows-spanned="1" table:style-name="ce21">
            <text:p>57:26:0010326:1143</text:p>
          </table:table-cell>
          <table:covered-table-cell/>
          <table:table-cell office:value-type="float" office:value="215514.88" table:style-name="ce6">
            <text:p>215514,8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7">
            <text:p>117</text:p>
          </table:table-cell>
          <table:table-cell office:value-type="string" table:number-columns-spanned="2" table:number-rows-spanned="1" table:style-name="ce21">
            <text:p>57:26:0010425:354</text:p>
          </table:table-cell>
          <table:covered-table-cell/>
          <table:table-cell office:value-type="float" office:value="419418" table:style-name="ce6">
            <text:p>419418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7">
            <text:p>118</text:p>
          </table:table-cell>
          <table:table-cell office:value-type="string" table:number-columns-spanned="2" table:number-rows-spanned="1" table:style-name="ce21">
            <text:p>57:27:0020651:1342</text:p>
          </table:table-cell>
          <table:covered-table-cell/>
          <table:table-cell office:value-type="float" office:value="30347.200000000001" table:style-name="ce6">
            <text:p>30347,2</text:p>
          </table:table-cell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0:0000000:605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1:0010334:1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7:0000000:26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07:0000000:46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07:0030402:59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07:0040301:7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09:0080101:42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10:0000000:170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10:0000000:9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10:0010201:1046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10:0010201:909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10:0010201:911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10:0010201:911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10:0010201:911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10:0010201:9118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10:0020801:18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10:0021201:115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21201:125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21201:132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21201:70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21501:59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22001:4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022101:15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030101:271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030101:271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030101:272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0030801:16068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0030801:1608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0030801:1623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0030801:1623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0030801:1857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0030801:1903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0:0030801:1992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0:0040101:586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0:0040101:758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0:0040801:55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0:0040801:9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0:0050101:346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0:0050101:360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0:0050501:85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0:0070101:119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0:0070101:286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0:0070101:424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0:0070101:432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0:0070101:432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0:0070101:444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0:0070101:444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0:0070101:505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0:0070201:34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0:0570101:3598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0:0860301: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0:0860301:5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10:0860301:5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10:0860301:8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10:0860301:8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10:0860301:9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10:0940101:293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1">
            <text:p>57:10:0940101:308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1">
            <text:p>57:10:0960101:231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1">
            <text:p>57:10:1460101:20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1">
            <text:p>57:10:2310101:11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1">
            <text:p>57:10:2310101:12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1">
            <text:p>57:10:2500101:20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1">
            <text:p>57:10:2590101:124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1">
            <text:p>57:10:2730101:9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1">
            <text:p>57:10:2740101:11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1">
            <text:p>57:10:2740101:64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1">
            <text:p>57:10:2740101:7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3" table:number-rows-spanned="1" table:style-name="ce21">
            <text:p>57:15:1060101:1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3" table:number-rows-spanned="1" table:style-name="ce21">
            <text:p>57:16:0230103:17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3" table:number-rows-spanned="1" table:style-name="ce21">
            <text:p>57:16:0230103:9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3" table:number-rows-spanned="1" table:style-name="ce21">
            <text:p>57:18:1360101:982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3" table:number-rows-spanned="1" table:style-name="ce21">
            <text:p>57:21:0210101:84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3" table:number-rows-spanned="1" table:style-name="ce21">
            <text:p>57:21:0440101: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3" table:number-rows-spanned="1" table:style-name="ce21">
            <text:p>57:22:0020501: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3" table:number-rows-spanned="1" table:style-name="ce21">
            <text:p>57:22:0880101:38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3" table:number-rows-spanned="1" table:style-name="ce21">
            <text:p>57:22:1050102:5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3" table:number-rows-spanned="1" table:style-name="ce21">
            <text:p>57:25:0000000:485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3" table:number-rows-spanned="1" table:style-name="ce21">
            <text:p>57:25:0000000:638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3" table:number-rows-spanned="1" table:style-name="ce21">
            <text:p>57:25:0000000:721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3" table:number-rows-spanned="1" table:style-name="ce21">
            <text:p>57:25:0000000:721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3" table:number-rows-spanned="1" table:style-name="ce21">
            <text:p>57:25:0000000:724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3" table:number-rows-spanned="1" table:style-name="ce21">
            <text:p>57:25:0010112:20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3" table:number-rows-spanned="1" table:style-name="ce21">
            <text:p>57:25:0020805:75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3" table:number-rows-spanned="1" table:style-name="ce21">
            <text:p>57:25:0021315:26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3" table:number-rows-spanned="1" table:style-name="ce21">
            <text:p>57:25:0021518:2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3" table:number-rows-spanned="1" table:style-name="ce21">
            <text:p>57:25:0021529:23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3" table:number-rows-spanned="1" table:style-name="ce21">
            <text:p>57:25:0021529:27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3" table:number-rows-spanned="1" table:style-name="ce21">
            <text:p>57:25:0021529:38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number-columns-spanned="3" table:number-rows-spanned="1" table:style-name="ce21">
            <text:p>57:25:0021529:5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number-columns-spanned="3" table:number-rows-spanned="1" table:style-name="ce21">
            <text:p>57:25:0021531:2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number-columns-spanned="3" table:number-rows-spanned="1" table:style-name="ce21">
            <text:p>57:25:0021531:3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number-columns-spanned="3" table:number-rows-spanned="1" table:style-name="ce21">
            <text:p>57:25:0021531:3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number-columns-spanned="3" table:number-rows-spanned="1" table:style-name="ce21">
            <text:p>57:25:0021531:3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number-columns-spanned="3" table:number-rows-spanned="1" table:style-name="ce21">
            <text:p>57:25:0021535:299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number-columns-spanned="3" table:number-rows-spanned="1" table:style-name="ce21">
            <text:p>57:25:0021535:59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number-columns-spanned="3" table:number-rows-spanned="1" table:style-name="ce21">
            <text:p>57:25:0021535:595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number-columns-spanned="3" table:number-rows-spanned="1" table:style-name="ce21">
            <text:p>57:25:0040311:851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7">
            <text:p>99</text:p>
          </table:table-cell>
          <table:table-cell office:value-type="string" table:number-columns-spanned="3" table:number-rows-spanned="1" table:style-name="ce21">
            <text:p>57:26:0010324:440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7">
            <text:p>100</text:p>
          </table:table-cell>
          <table:table-cell office:value-type="string" table:number-columns-spanned="3" table:number-rows-spanned="1" table:style-name="ce21">
            <text:p>57:26:0010407:1984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7">
            <text:p>101</text:p>
          </table:table-cell>
          <table:table-cell office:value-type="string" table:number-columns-spanned="3" table:number-rows-spanned="1" table:style-name="ce21">
            <text:p>57:26:0010433:26</text:p>
          </table:table-cell>
          <table:covered-table-cell table:number-columns-repeated="2"/>
          <table:table-cell office:value-type="string" table:number-columns-spanned="2" table:number-rows-spanned="1" table:style-name="ce21">
            <text:p>13.08.2026</text:p>
          </table:table-cell>
          <table:covered-table-cell/>
          <table:table-cell office:value-type="string" table:style-name="ce6">
            <text:p>11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5851D4A0009C2E5431DDCA41FBB2BA3F1F8B619CD049BEB787F93EAF27780398EA96B70FF43EACEE8C3EE5FDA5A3531EC346FB6492A56B62CD73EFD53152AEF4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3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5T13:54:49Z</dc:date>
    <meta:editing-cycles>6</meta:editing-cycles>
    <meta:editing-duration>PT1452S</meta:editing-duration>
  </office:meta>
</office:document-meta>
</file>